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Kick-Off FC Straat Voldersdreef</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0-08-2026</text:p>
            <text:p text:style-name="common-al">Omschrijving: Kick-Off FC Straat Voldersdreef</text:p>
            <text:p text:style-name="common-al">Locatie: Voldersdreef 303, 7328 CA Apeldoorn</text:p>
            <text:p text:style-name="common-al">Zaaknummer: 02006362173</text:p>
            <text:p text:style-name="common-al">Datum evenement: 17 september 2026</text:p>
            <text:p text:style-name="last-al">Tijdstip evenement: 14:30 - 17: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6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62173</meta:user-defined>
    <dc:language>nl</dc:language>
    <meta:user-defined meta:name="OVERHEIDop.locatietype/OVERHEIDop.gebiedsmarkering">Punt</meta:user-defined>
    <meta:user-defined meta:name="DC.title">Aanvraag evenementenvergunning Kick-Off FC Straat Voldersdreef</meta:user-defined>
    <meta:user-defined meta:name="DCTERMS.W3CDTF/DCTERMS.available">2026-08-24</meta:user-defined>
    <meta:user-defined meta:name="DCTERMS.W3CDTF/OVERHEIDop.jaargang">2026</meta:user-defined>
    <meta:user-defined meta:name="OVERHEIDop.publicationIssue">398670</meta:user-defined>
    <meta:user-defined meta:name="OVERHEIDop.GmbID/DC.identifier">gmb-2026-398670</meta:user-defined>
    <meta:user-defined meta:name="OVERHEIDop.versieInformatie"/>
  </office:meta>
</office:document-meta>
</file>