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ollohof 62, 6215XN Maastricht. Kennisgeving nieuwe aanvraag omgevingsvergunning, het verbreden van de op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794</text:p>
            <text:p text:style-name="common-al">
            <text:span text:style-name="nadrukvet">Apollohof 62, 6215XN Maastricht</text:span>
          </text:p>
            <text:p text:style-name="common-al">
            <text:span text:style-name="nadrukvet">het verbreden van de oprit</text:span>
          </text:p>
            <text:p text:style-name="common-al"/>
            <text:p text:style-name="common-al">
            <text:span text:style-name="nadrukvet">Datum ontvangst aanvraag:</text:span> 20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86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679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pollohof 62, 6215XN Maastricht. Kennisgeving nieuwe aanvraag omgevingsvergunning, het verbreden van de opri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66</meta:user-defined>
    <meta:user-defined meta:name="OVERHEIDop.GmbID/DC.identifier">gmb-2026-398666</meta:user-defined>
    <meta:user-defined meta:name="OVERHEIDop.versieInformatie"/>
  </office:meta>
</office:document-meta>
</file>