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alten - apv melding Vive la Chanson, Bredevoor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pv melding is binnengekomen.</text:p>
            <text:p text:style-name="common-al"/>
            <text:p text:style-name="common-al">Activiteit: Vive la Chanson, tevens is er een wegafsluiting afgegeven voor deze data </text:p>
            <text:p text:style-name="common-al">Locatie: In het oude centrum van Bredevoort te Bredevoort</text:p>
            <text:p text:style-name="common-al">Datum/periode: Op 19 en 20 september 2026, van 11:00 uur tot 17:00 uur</text:p>
            <text:p text:style-name="common-al"/>
            <text:p text:style-name="last-al">Meldingen zijn ter kennisname. De bezwaar- en beroepsprocedure is hierop niet van toepassing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9865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5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5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Aalten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Woonplaats</meta:user-defined>
    <meta:user-defined meta:name="DC.title">Gemeente Aalten - apv melding Vive la Chanson, Bredevoort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8658</meta:user-defined>
    <meta:user-defined meta:name="OVERHEIDop.GmbID/DC.identifier">gmb-2026-398658</meta:user-defined>
    <meta:user-defined meta:name="OVERHEIDop.versieInformatie"/>
  </office:meta>
</office:document-meta>
</file>