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raaijvangerstraat 14 3071M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7-2026</text:span> een aanvraag voor een omgevingsvergunning, met kenmerk <text:span text:style-name="nadrukvet">Z2026-009371</text:span>/<text:span text:style-name="nadrukvet">2026070702105</text:span>, heeft ontvangen voor de Bouwactiviteit (omgevingsplan). <text:span text:style-name="nadrukcur">(Grondslag: Omgevingswet, artikel 5.1)</text:span></text:p>
            <text:p text:style-name="common-al">De aanvraag betreft het vervangen van de voordeur op de locatie Kraaijvangerstraat 14, 3071MC te 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6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71</meta:user-defined>
    <meta:user-defined meta:name="DCTERMS.abstract">Voordeur Kraaijvangerstraat 14 verva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Kraaijvangerstraat 14 3071MC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49</meta:user-defined>
    <meta:user-defined meta:name="OVERHEIDop.GmbID/DC.identifier">gmb-2026-398649</meta:user-defined>
    <meta:user-defined meta:name="OVERHEIDop.versieInformatie"/>
  </office:meta>
</office:document-meta>
</file>