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Basisweg 45 1043AN Amsterdam, Rhôneweg 20 1043A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van bedrijfspand Rhôneweg 20 naar een wasstraat en het gedeeltelijk slopen en verbouwen van bedrijfspand Basisweg 45</text:p>
            <text:p text:style-name="common-al">Besluit: </text:p>
            <text:p text:style-name="common-al">Besluit verzonden op: 20-08-2026</text:p>
            <text:p text:style-name="common-al">Zaakadres: Basisweg 45 1043AN Amsterdam, Rhôneweg 20 1043AH Amsterdam</text:p>
            <text:p text:style-name="common-al">Zaaknummer: Z2026-008186</text:p>
            <text:p text:style-name="common-al">DSO-nummer: 202602200171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08186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8186</meta:user-defined>
    <meta:user-defined meta:name="DCTERMS.abstract">verbouwen van bedrijfspand Rhôneweg 20 naar een wasstraat en het gedeeltelijk slopen en verbouwen van bedrijfspand Basisweg 4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 Basisweg 45 1043AN Amsterdam, Rhôneweg 20 1043A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48</meta:user-defined>
    <meta:user-defined meta:name="OVERHEIDop.GmbID/DC.identifier">gmb-2026-398648</meta:user-defined>
    <meta:user-defined meta:name="OVERHEIDop.versieInformatie"/>
  </office:meta>
</office:document-meta>
</file>