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 vestigen van een B&amp;B in een woning, Schoterlandseweg 25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 vestigen van een B&amp;B in een woning op het perceel Schoterlandseweg 25, 8411 XW Jubbega (19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864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4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4654</meta:user-defined>
    <dc:language>nl</dc:language>
    <meta:user-defined meta:name="OVERHEIDop.locatietype/OVERHEIDop.gebiedsmarkering">Punt</meta:user-defined>
    <meta:user-defined meta:name="DC.title">AANVRAAG OMGEVINGSVERGUNNING,  vestigen van een B&amp;B in een woning, Schoterlandseweg 25 Jubbeg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46</meta:user-defined>
    <meta:user-defined meta:name="OVERHEIDop.GmbID/DC.identifier">gmb-2026-398646</meta:user-defined>
    <meta:user-defined meta:name="OVERHEIDop.versieInformatie"/>
  </office:meta>
</office:document-meta>
</file>