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69 bomen i.v.m. nieuwbouw 40 zorgappartementen - Project Beschermd Wonen Endegeest - Naast Wielewaallaan 3,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Naast Wielewaallaan 3, Oegstgeest - het kappen van 69 bomen i.v.m. nieuwbouw 40 zorgappartementen - Project Beschermd Wonen Endegeest (20-08-2026/ Z/26/244236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986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/26/244236</meta:user-defined>
    <meta:user-defined meta:name="DCTERMS.abstract">het kappen van 69 bomen i.v.m. nieuwbouw 40 zorgappartementen - Project Beschermd Wonen Endegeest</meta:user-defined>
    <dc:language>nl</dc:language>
    <meta:user-defined meta:name="OVERHEIDop.locatietype/OVERHEIDop.gebiedsmarkering">Vlak</meta:user-defined>
    <meta:user-defined meta:name="DC.title">Aanvraag omgevingsvergunning voor het kappen van 69 bomen i.v.m. nieuwbouw 40 zorgappartementen - Project Beschermd Wonen Endegeest - Naast Wielewaallaan 3, Oegstgees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44</meta:user-defined>
    <meta:user-defined meta:name="OVERHEIDop.GmbID/DC.identifier">gmb-2026-398644</meta:user-defined>
    <meta:user-defined meta:name="OVERHEIDop.versieInformatie"/>
  </office:meta>
</office:document-meta>
</file>