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arphatistraat 554 1018AV Amsterdam, Sarphatistraat 556 1018AV Amsterdam, Sarphatistraat 558 1018AV Amsterdam, Sarphatistraat 560 1018A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voorgevel en het realiseren van twee nieuwe dakramen aan de voorzijde</text:p>
            <text:p text:style-name="common-al">Zaakadres: Sarphatistraat 554 1018AV Amsterdam, Sarphatistraat 556 1018AV Amsterdam, Sarphatistraat 558 1018AV Amsterdam, Sarphatistraat 560 1018AV Amsterdam</text:p>
            <text:p text:style-name="common-al">Datum ontvangst: 03-08-2026</text:p>
            <text:p text:style-name="common-al">Zaaknummer: Z2026-034406</text:p>
            <text:p text:style-name="common-al">DSO-nummer: 202608030022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64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406</meta:user-defined>
    <meta:user-defined meta:name="DCTERMS.abstract">vervangen van de kozijnen in de voorgevel en het realiseren van twee nieuwe dakramen aan de voorzijd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arphatistraat 554 1018AV Amsterdam, Sarphatistraat 556 1018AV Amsterdam, Sarphatistraat 558 1018AV Amsterdam, Sarphatistraat 560 1018AV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43</meta:user-defined>
    <meta:user-defined meta:name="OVERHEIDop.GmbID/DC.identifier">gmb-2026-398643</meta:user-defined>
    <meta:user-defined meta:name="OVERHEIDop.versieInformatie"/>
  </office:meta>
</office:document-meta>
</file>