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Bonenburgerlaan 36 in Heerde: het exploiteren van een horecabedrijf Cleopatr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3 juli 2026 een exploitatievergunning heeft verleend voor het exploiteren van een horecabedrijf op het perceel Bonenburgerlaan 36 in Heerde (verzenddatum: 23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6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Cleopatra Bonenburgerlaan 36 Heerde</meta:user-defined>
    <dc:language>nl</dc:language>
    <meta:user-defined meta:name="OVERHEIDop.locatietype/OVERHEIDop.gebiedsmarkering">Adres</meta:user-defined>
    <meta:user-defined meta:name="DC.title">Verleende exploitatievergunning Bonenburgerlaan 36 in Heerde: het exploiteren van een horecabedrijf Cleopatr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636</meta:user-defined>
    <meta:user-defined meta:name="OVERHEIDop.GmbID/DC.identifier">gmb-2026-398636</meta:user-defined>
    <meta:user-defined meta:name="OVERHEIDop.versieInformatie"/>
  </office:meta>
</office:document-meta>
</file>