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Aelbrechtskolk 24 3024RE Rotterdam, Aelbrechtskolk 26, 3024 RE in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6-07-2026</text:span> een aanvraag voor een omgevingsvergunning, met kenmerk <text:span text:style-name="nadrukvet">Z2026-009219</text:span>/<text:span text:style-name="nadrukvet">2026070600579</text:span>, heeft ontvangen voor de Bouwactiviteit (omgevingsplan). <text:span text:style-name="nadrukcur">(Grondslag: Omgevingswet, artikel 5.1)</text:span></text:p>
            <text:p text:style-name="common-al">De aanvraag betreft het realiseren van 10 markiezen op de locatie Aelbrechtskolk 24, 3024 RE in Rotterdam en Aelbrechtskolk 26, 3024 RE in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863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3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3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219</meta:user-defined>
    <meta:user-defined meta:name="DCTERMS.abstract">het realiseren van 10 markiez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Aelbrechtskolk 24 3024RE Rotterdam, Aelbrechtskolk 26, 3024 RE in Rot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34</meta:user-defined>
    <meta:user-defined meta:name="OVERHEIDop.GmbID/DC.identifier">gmb-2026-398634</meta:user-defined>
    <meta:user-defined meta:name="OVERHEIDop.versieInformatie"/>
  </office:meta>
</office:document-meta>
</file>