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Midhalmerweg 1, 9975VW Vier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verbouwen van het dak op de locatie Midhalmerweg 1, 9975VW Vierhuizen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1 okto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863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909</meta:user-defined>
    <meta:user-defined meta:name="DCTERMS.abstract">het verbouwen van het dak, Midhalmerweg 1, 9975VW Vierhuizen (1 oktober 2026)</meta:user-defined>
    <dc:language>nl</dc:language>
    <meta:user-defined meta:name="OVERHEIDop.locatietype/OVERHEIDop.gebiedsmarkering">Vlak</meta:user-defined>
    <meta:user-defined meta:name="DC.title">Besluit op omgevingsvergunning, Midhalmerweg 1, 9975VW Vierhuiz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30</meta:user-defined>
    <meta:user-defined meta:name="OVERHEIDop.GmbID/DC.identifier">gmb-2026-398630</meta:user-defined>
    <meta:user-defined meta:name="OVERHEIDop.versieInformatie"/>
  </office:meta>
</office:document-meta>
</file>