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Erasmusgracht 17 1056B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splitsen van het gebouw in appartementsrechten.</text:p>
            <text:p text:style-name="common-al">Zaakadres: Erasmusgracht 17-1 1056BB Amsterdam, Erasmusgracht 17-2 1056BB Amsterdam, Erasmusgracht 17-3 1056BB Amsterdam, Erasmusgracht 17-4 1056BB Amsterdam, Erasmusgracht 17-H 1056BB Amsterdam</text:p>
            <text:p text:style-name="common-al">Datum ontvangst: 06-08-2026</text:p>
            <text:p text:style-name="common-al">Zaaknummer: Z2026-03513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62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2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2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136</meta:user-defined>
    <meta:user-defined meta:name="DCTERMS.abstract">het splitsen van het gebouw in appartementsrechten op het adres Erasmusgracht 17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splitsingsvergunning Erasmusgracht 17 1056BB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29</meta:user-defined>
    <meta:user-defined meta:name="OVERHEIDop.GmbID/DC.identifier">gmb-2026-398629</meta:user-defined>
    <meta:user-defined meta:name="OVERHEIDop.versieInformatie"/>
  </office:meta>
</office:document-meta>
</file>