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iloo, verlenging beslistermijn aanvraag omgevingsvergunning, Vennewatersweg 10, 1852PT Heiloo, het veranderen en vergroten van de woning, verzenddatum 20 augustus 2026 (Z2026-0000574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iloo</text:p>
            </table:table-cell>
            <table:table-cell office:value-type="string" table:style-name="header.C">
              <text:p text:style-name="headerright"><text:span text:style-name="nr">Nr. 39862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2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2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ilo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iloo</meta:user-defined>
    <meta:user-defined meta:name="OVERHEID.Gemeente/OVERHEID.authority">Heilo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5742</meta:user-defined>
    <meta:user-defined meta:name="DCTERMS.abstract">Vennewatersweg 10, 1852PT Heiloo, het veranderen en vergroten van de woning, verzenddatum 20 augustus 2026 (Z2026-00005742)</meta:user-defined>
    <dc:language>nl</dc:language>
    <meta:user-defined meta:name="OVERHEIDop.locatietype/OVERHEIDop.gebiedsmarkering">Vlak</meta:user-defined>
    <meta:user-defined meta:name="DC.title">Gemeente Heiloo, verlenging beslistermijn aanvraag omgevingsvergunning, Vennewatersweg 10, 1852PT Heiloo, het veranderen en vergroten van de woning, verzenddatum 20 augustus 2026 (Z2026-00005742)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24</meta:user-defined>
    <meta:user-defined meta:name="OVERHEIDop.GmbID/DC.identifier">gmb-2026-398624</meta:user-defined>
    <meta:user-defined meta:name="OVERHEIDop.versieInformatie"/>
  </office:meta>
</office:document-meta>
</file>