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deels vervangen van de begane grond in een bestaand bedrijfspand aan de Nijverheidsweg 7 c in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Nijverheidsweg 7 c, 7991 CZ Dwingeloo, voor het deels vervangen van de begane grond in een bestaand bedrijfspand (verzenddatum: 20-08-2026, zaaknummer: 170137174).</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86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37174</meta:user-defined>
    <dc:language>nl</dc:language>
    <meta:user-defined meta:name="OVERHEIDop.locatietype/OVERHEIDop.gebiedsmarkering">Punt</meta:user-defined>
    <meta:user-defined meta:name="DC.title">Verleende omgevingsvergunning (reguliere procedure) voor het deels vervangen van de begane grond in een bestaand bedrijfspand aan de Nijverheidsweg 7 c in Dwingeloo.</meta:user-defined>
    <meta:user-defined meta:name="DCTERMS.W3CDTF/DCTERMS.available">2026-08-24</meta:user-defined>
    <meta:user-defined meta:name="DCTERMS.W3CDTF/OVERHEIDop.jaargang">2026</meta:user-defined>
    <meta:user-defined meta:name="OVERHEIDop.publicationIssue">398623</meta:user-defined>
    <meta:user-defined meta:name="OVERHEIDop.GmbID/DC.identifier">gmb-2026-398623</meta:user-defined>
    <meta:user-defined meta:name="OVERHEIDop.versieInformatie"/>
  </office:meta>
</office:document-meta>
</file>