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Groteweg 24 in Wapenveld: het exploiteren van een horecabedrijf Grillroom LaRo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1 juli 2026 een exploitatievergunning heeft verleend voor het exploiteren van een horecabedrijf op het perceel Groteweg 24 in Wapenveld (verzenddatum: 21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6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Grillroom LaRose Groteweg 24 Wapenveld</meta:user-defined>
    <dc:language>nl</dc:language>
    <meta:user-defined meta:name="OVERHEIDop.locatietype/OVERHEIDop.gebiedsmarkering">Adres</meta:user-defined>
    <meta:user-defined meta:name="DC.title">Verleende exploitatievergunning Groteweg 24 in Wapenveld: het exploiteren van een horecabedrijf Grillroom LaRos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622</meta:user-defined>
    <meta:user-defined meta:name="OVERHEIDop.GmbID/DC.identifier">gmb-2026-398622</meta:user-defined>
    <meta:user-defined meta:name="OVERHEIDop.versieInformatie"/>
  </office:meta>
</office:document-meta>
</file>