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Prins Hendrikkade 189A-1 1011T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glas en kozijnen ten behoeve van de woningen</text:p>
            <text:p text:style-name="common-al">Besluit: verleend</text:p>
            <text:p text:style-name="common-al">Besluit verzonden op: 30-07-2026</text:p>
            <text:p text:style-name="common-al">Zaakadres: Prins Hendrikkade 189A-1 1011TD Amsterdam</text:p>
            <text:p text:style-name="common-al">Zaaknummer: Z2026-023538</text:p>
            <text:p text:style-name="common-al">DSO-nummer: 202605280156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3538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0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61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1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1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538</meta:user-defined>
    <meta:user-defined meta:name="DCTERMS.abstract">vervangen van glas en kozijnen ten behoeve van de woni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Prins Hendrikkade 189A-1 1011TD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19</meta:user-defined>
    <meta:user-defined meta:name="OVERHEIDop.GmbID/DC.identifier">gmb-2026-398619</meta:user-defined>
    <meta:user-defined meta:name="OVERHEIDop.versieInformatie"/>
  </office:meta>
</office:document-meta>
</file>