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verlengen beslistermijn aanvraag omgevingsvergunning: het verbouwen van de woning door het isoleren van het bestaande balkon en dak van de uitbouw, alsmede het verwijderen van de metselwerkwandjes en realiseren van een dakterras - Johan de Wittstraat 30, Wassenaar - Z/26/1113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1326</text:p>
            <text:p text:style-name="common-al">De beslistermijn is met zes weken verlengd tot en met 5 oktober 2026.</text:p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9861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1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1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366</meta:user-defined>
    <meta:user-defined meta:name="DCTERMS.abstract">Gemeente Wassenaar - verlengen beslistermijn aanvraag omgevingsvergunning: het verbouwen van de woning door het isoleren van het bestaande balkon en dak van de uitbouw, alsmede het verwijderen van de metselwerkwandjes en realiseren van een dakterras - Johan de Wittstraat 30, Wassenaar - Z/26/111326</meta:user-defined>
    <dc:language>nl</dc:language>
    <meta:user-defined meta:name="OVERHEIDop.locatietype/OVERHEIDop.gebiedsmarkering">Adres</meta:user-defined>
    <meta:user-defined meta:name="DC.title">Gemeente Wassenaar - verlengen beslistermijn aanvraag omgevingsvergunning: het verbouwen van de woning door het isoleren van het bestaande balkon en dak van de uitbouw, alsmede het verwijderen van de metselwerkwandjes en realiseren van een dakterras - Johan de Wittstraat 30, Wassenaar - Z/26/1113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13</meta:user-defined>
    <meta:user-defined meta:name="OVERHEIDop.GmbID/DC.identifier">gmb-2026-398613</meta:user-defined>
    <meta:user-defined meta:name="OVERHEIDop.versieInformatie"/>
  </office:meta>
</office:document-meta>
</file>