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draagmuur tussen keuken en woonkamer verwijderen - Schoutstraat 9, Wassenaar - Z/26/1124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490</text:p>
            <text:p text:style-name="common-al">Het besluit om de vergunning te verlenen is naar de aanvrager verzonden op 20 augustus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61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513</meta:user-defined>
    <meta:user-defined meta:name="DCTERMS.abstract">Gemeente Wassenaar - omgevingsvergunning verleend (reguliere procedure): draagmuur tussen keuken en woonkamer verwijderen - Schoutstraat 9, Wassenaar - Z/26/112490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draagmuur tussen keuken en woonkamer verwijderen - Schoutstraat 9, Wassenaar - Z/26/112490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12</meta:user-defined>
    <meta:user-defined meta:name="OVERHEIDop.GmbID/DC.identifier">gmb-2026-398612</meta:user-defined>
    <meta:user-defined meta:name="OVERHEIDop.versieInformatie"/>
  </office:meta>
</office:document-meta>
</file>