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leriusstraat 260-3 1075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maken van muurdoorbraken ter hoogte van de derde verdieping</text:p>
            <text:p text:style-name="common-al">Zaakadres: Valeriusstraat 260-3 1075GM Amsterdam</text:p>
            <text:p text:style-name="common-al">Datum ontvangst: 01-07-2026</text:p>
            <text:p text:style-name="common-al">Zaaknummer: Z2026-028937</text:p>
            <text:p text:style-name="common-al">DSO-nummer: 20260701006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61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1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937</meta:user-defined>
    <meta:user-defined meta:name="DCTERMS.abstract">het maken van muurdoorbraken ter hoogte van de d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leriusstraat 260-3 1075GM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10</meta:user-defined>
    <meta:user-defined meta:name="OVERHEIDop.GmbID/DC.identifier">gmb-2026-398610</meta:user-defined>
    <meta:user-defined meta:name="OVERHEIDop.versieInformatie"/>
  </office:meta>
</office:document-meta>
</file>