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verlengen beslistermijn aanvraag omgevingsvergunning: het plaatsen en in gebruik nemen van een tijdelijke schaatsbaan met horecavoorziening - Dr. Mansveltkade 11, Wassenaar - Z/26/1123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2371</text:p>
            <text:p text:style-name="common-al">De beslistermijn is met zes weken verlengd tot en met 1 oktober 2026.</text:p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9860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0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0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494</meta:user-defined>
    <meta:user-defined meta:name="DCTERMS.abstract">Gemeente Wassenaar - verlengen beslistermijn aanvraag omgevingsvergunning: het plaatsen en in gebruik nemen van een tijdelijke schaatsbaan met horecavoorziening - Dr. Mansveltkade 11, Wassenaar - Z/26/112371</meta:user-defined>
    <dc:language>nl</dc:language>
    <meta:user-defined meta:name="OVERHEIDop.locatietype/OVERHEIDop.gebiedsmarkering">Adres</meta:user-defined>
    <meta:user-defined meta:name="DC.title">Gemeente Wassenaar - verlengen beslistermijn aanvraag omgevingsvergunning: het plaatsen en in gebruik nemen van een tijdelijke schaatsbaan met horecavoorziening - Dr. Mansveltkade 11, Wassenaar - Z/26/112371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09</meta:user-defined>
    <meta:user-defined meta:name="OVERHEIDop.GmbID/DC.identifier">gmb-2026-398609</meta:user-defined>
    <meta:user-defined meta:name="OVERHEIDop.versieInformatie"/>
  </office:meta>
</office:document-meta>
</file>