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buitenunit van de warmtepomp op het dak van het dakkapel - Storm van 's-Gravesandeweg 75, Wassenaar - Z/26/1135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538</text:p>
            <text:p text:style-name="common-al">Ontvangstdatum: 19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60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35</meta:user-defined>
    <meta:user-defined meta:name="DCTERMS.abstract">Gemeente Wassenaar - aangevraagde omgevingsvergunning: het plaatsen van een buitenunit van de warmtepomp op het dak van het dakkapel - Storm van 's-Gravesandeweg 75, Wassenaar - Z/26/113538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buitenunit van de warmtepomp op het dak van het dakkapel - Storm van 's-Gravesandeweg 75, Wassenaar - Z/26/113538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08</meta:user-defined>
    <meta:user-defined meta:name="OVERHEIDop.GmbID/DC.identifier">gmb-2026-398608</meta:user-defined>
    <meta:user-defined meta:name="OVERHEIDop.versieInformatie"/>
  </office:meta>
</office:document-meta>
</file>