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rechtigheidslaan 13, 6226CG Maastricht. Kennisgeving nieuwe aanvraag omgevingsvergunning, het verlagen van de stoep ten behoeve van een nieuwe in- en 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789</text:p>
            <text:p text:style-name="common-al">
            <text:span text:style-name="nadrukvet">Gerechtigheidslaan 13, 6226CG Maastricht</text:span>
          </text:p>
            <text:p text:style-name="common-al">
            <text:span text:style-name="nadrukvet">het verlagen van de stoep ten behoeve van een nieuwe in- en uitrit</text:span>
          </text:p>
            <text:p text:style-name="common-al"/>
            <text:p text:style-name="common-al">
            <text:span text:style-name="nadrukvet">Datum ontvangst aanvraag:</text:span> 20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860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0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0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6789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rechtigheidslaan 13, 6226CG Maastricht. Kennisgeving nieuwe aanvraag omgevingsvergunning, het verlagen van de stoep ten behoeve van een nieuwe in- en uitri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07</meta:user-defined>
    <meta:user-defined meta:name="OVERHEIDop.GmbID/DC.identifier">gmb-2026-398607</meta:user-defined>
    <meta:user-defined meta:name="OVERHEIDop.versieInformatie"/>
  </office:meta>
</office:document-meta>
</file>