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duurzamen en vergroten van de woning, met afwijking van regels van het omgevingsplan voor het overschrijden van totale bebouwingspercentage, Ekster 15 8103EK Raalt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Ekster 15 8103EK Raalte</text:p>
            <text:p text:style-name="common-al">
            <text:span text:style-name="nadrukvet">Zaakomschrijving:</text:span> het verduurzamen en vergroten van de woning, met afwijking van regels van het omgevingsplan voor het overschrijden van totale bebouwingspercentage</text:p>
            <text:p text:style-name="common-al">
            <text:span text:style-name="nadrukvet">Zaaknummer:</text:span> 0177ESUITE62295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2295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2295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985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622952026</meta:user-defined>
    <meta:user-defined meta:name="DCTERMS.abstract">het verduurzamen en vergrot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duurzamen en vergroten van de woning, met afwijking van regels van het omgevingsplan voor het overschrijden van totale bebouwingspercentage, Ekster 15 8103EK Raalte</meta:user-defined>
    <meta:user-defined meta:name="DCTERMS.W3CDTF/DCTERMS.available">2026-08-24</meta:user-defined>
    <meta:user-defined meta:name="DCTERMS.W3CDTF/OVERHEIDop.jaargang">2026</meta:user-defined>
    <meta:user-defined meta:name="OVERHEIDop.publicationIssue">398596</meta:user-defined>
    <meta:user-defined meta:name="OVERHEIDop.GmbID/DC.identifier">gmb-2026-398596</meta:user-defined>
    <meta:user-defined meta:name="OVERHEIDop.versieInformatie"/>
  </office:meta>
</office:document-meta>
</file>