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Gerrit van der Veenstraat 141-2 1077D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maken van een dakopbouw, het legaliseren van het dakterras en het realiseren van een technische ruimte op de vierde verdieping aan de achterzijde.</text:p>
            <text:p text:style-name="common-al">Besluit: verleend</text:p>
            <text:p text:style-name="common-al">Besluit verzonden op: 20-08-2026</text:p>
            <text:p text:style-name="common-al">Zaakadres: Gerrit van der Veenstraat 141-2 1077DX Amsterdam</text:p>
            <text:p text:style-name="common-al">Zaaknummer: Z2025-044766</text:p>
            <text:p text:style-name="common-al">DSO-nummer: 202510210205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5-044766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58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8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8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44766</meta:user-defined>
    <meta:user-defined meta:name="DCTERMS.abstract">maken van een dakopbouw, het legaliseren van het dakterras en het realiseren van een technische ruimte op de vierde verdieping aan de achterzijd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Gerrit van der Veenstraat 141-2 1077DX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589</meta:user-defined>
    <meta:user-defined meta:name="OVERHEIDop.GmbID/DC.identifier">gmb-2026-398589</meta:user-defined>
    <meta:user-defined meta:name="OVERHEIDop.versieInformatie"/>
  </office:meta>
</office:document-meta>
</file>