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breiden van de woning door middel van aan- en uitbouwen aan Thailandsingel 50, 2408 HV Alphen aan den Rijn, Bopa Thailandsingel 50 2408 HV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0-08-2026</text:span> een omgevingsvergunning verleend. De gemeente geeft hiermee toestemming voor het uitbreiden van de woning door middel van aan- en uitbouwen aan Thailandsingel 50, 2408 HV Alphen aan den Rijn, Bopa Thailandsingel 50 2408 HV Alphen aan den Rijn, geregistreerd onder nr. 04843846085.</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5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46085</meta:user-defined>
    <meta:user-defined meta:name="DCTERMS.abstract">Verleende vergunning voor het uitbreiden van de woning door middel van aan- en uitbouwen aan Thailandsingel 50, 2408 HV Alphen aan den Rijn, Bopa Thailandsingel 50 2408 HV Alphen aan den Rijn</meta:user-defined>
    <dc:language>nl</dc:language>
    <meta:user-defined meta:name="DC.title">Verleende vergunning voor het uitbreiden van de woning door middel van aan- en uitbouwen aan Thailandsingel 50, 2408 HV Alphen aan den Rijn, Bopa Thailandsingel 50 2408 HV Alphen aan den Rijn</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35</meta:user-defined>
    <meta:user-defined meta:name="OVERHEIDop.publicationIssue">398586</meta:user-defined>
    <meta:user-defined meta:name="OVERHEIDop.GmbID/DC.identifier">gmb-2026-398586</meta:user-defined>
    <meta:user-defined meta:name="OVERHEIDop.versieInformatie"/>
  </office:meta>
</office:document-meta>
</file>