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aangevraagde omgevingsvergunning: het plaatsen van een buitenunit van de warmtepomp op het dak van de garage - Oostdaallaan 48, Wassenaar - Z/26/1135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3514</text:p>
            <text:p text:style-name="common-al">Ontvangstdatum: 17 augustus 2026</text:p>
            <text:p text:style-name="common-al">
            <text:span text:style-name="nadrukvet">Aanvraag inzien</text:span>
          </text:p>
            <text:p text:style-name="last-al">Gedurende twee weken na deze publicatie kunt u de aanvraag digitaal inzien via de website: www.wassenaar.nl/digitaalinzien. Voor vragen kunt u bellen met 14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9858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8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8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634</meta:user-defined>
    <meta:user-defined meta:name="DCTERMS.abstract">Gemeente Wassenaar - aangevraagde omgevingsvergunning: het plaatsen van een buitenunit van de warmtepomp op het dak van de garage - Oostdaallaan 48, Wassenaar - Z/26/113514</meta:user-defined>
    <dc:language>nl</dc:language>
    <meta:user-defined meta:name="OVERHEIDop.locatietype/OVERHEIDop.gebiedsmarkering">Adres</meta:user-defined>
    <meta:user-defined meta:name="DC.title">Gemeente Wassenaar - aangevraagde omgevingsvergunning: het plaatsen van een buitenunit van de warmtepomp op het dak van de garage - Oostdaallaan 48, Wassenaar - Z/26/113514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581</meta:user-defined>
    <meta:user-defined meta:name="OVERHEIDop.GmbID/DC.identifier">gmb-2026-398581</meta:user-defined>
    <meta:user-defined meta:name="OVERHEIDop.versieInformatie"/>
  </office:meta>
</office:document-meta>
</file>