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Wolvenstraat 5 1016EM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wijzigen van de gevel, het plaatsen van gevelreclame, een uithangbord, een buitenunit en overige inpandige wijzigingen ten behoeve van de winkel</text:p>
            <text:p text:style-name="common-al">Besluit: verleend</text:p>
            <text:p text:style-name="common-al">Besluit verzonden op: 18-08-2026</text:p>
            <text:p text:style-name="common-al">Zaakadres: Wolvenstraat 5 1016EM Amsterdam</text:p>
            <text:p text:style-name="common-al">Zaaknummer: Z2026-012695</text:p>
            <text:p text:style-name="common-al">DSO-nummer: 2026032000257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nitth.sdc@amsterdam.nl?Subject=Dossiernummer Z2026-012695" xlink:type="simple">procesunitth.sdc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8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8577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57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57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referentienummer">Z2026-012695</meta:user-defined>
    <meta:user-defined meta:name="DCTERMS.abstract">wijzigen van de gevel, het plaatsen van gevelreclame, een uithangbord, een buitenunit en overige inpandige wijzigingen ten behoeve van de winkel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Wolvenstraat 5 1016EM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577</meta:user-defined>
    <meta:user-defined meta:name="OVERHEIDop.GmbID/DC.identifier">gmb-2026-398577</meta:user-defined>
    <meta:user-defined meta:name="OVERHEIDop.versieInformatie"/>
  </office:meta>
</office:document-meta>
</file>