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deels openbreken van twee muren aan Haagweg 272 4812XG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deels openbreken van twee muren aan Haagweg 272 4812XG Breda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Technische bouwactiviteit</text:p>
            <text:p text:style-name="common-al">De gemeente Breda heeft op 20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623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857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623</meta:user-defined>
    <meta:user-defined meta:name="DCTERMS.abstract">het deels openbreken van twee muren</meta:user-defined>
    <dc:language>nl</dc:language>
    <meta:user-defined meta:name="OVERHEIDop.locatietype/OVERHEIDop.gebiedsmarkering">Vlak</meta:user-defined>
    <meta:user-defined meta:name="DC.title">Verzoek aanvullende gegevens voor het deels openbreken van twee muren aan Haagweg 272 4812XG Bred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73</meta:user-defined>
    <meta:user-defined meta:name="OVERHEIDop.GmbID/DC.identifier">gmb-2026-398573</meta:user-defined>
    <meta:user-defined meta:name="OVERHEIDop.versieInformatie"/>
  </office:meta>
</office:document-meta>
</file>