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Tijdelijke verkeersmaatregel in verband met het organiseren van een buurtfeest in Oisterwijk op 2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verband met het houden van een buurtfeest in Oisterwijk, is afgesloten voor alle verkeer behalve voetgangers: </text:p>
            <text:p text:style-name="common-al">• Peter Paul Rubenspad </text:p>
            <text:p text:style-name="last-al">Op 29 augustus 2026 van 14.00 uur tot 22.00 uur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985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Tijdelijke verkeersmaatregel in verband met het organiseren van een buurtfeest in Oisterwijk op 29 augustus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570</meta:user-defined>
    <meta:user-defined meta:name="OVERHEIDop.GmbID/DC.identifier">gmb-2026-398570</meta:user-defined>
    <meta:user-defined meta:name="OVERHEIDop.versieInformatie"/>
  </office:meta>
</office:document-meta>
</file>