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hogen van de kapconstructie van de bedrijfsruimte aan Vlekkertseveld 16, 8166KZ Emst (144067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verhogen van de kapconstructie van de bedrijfsruimte aan Vlekkertseveld 16, 8166KZ Emst. </text:p>
            <text:p text:style-name="common-al">Datum aanvraag: 20-08-2026</text:p>
            <text:p text:style-name="common-al">Zaaknummer: 1440672</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9856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6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6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0714</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verhogen van de kapconstructie van de bedrijfsruimte aan Vlekkertseveld 16, 8166KZ Emst (1440672)</meta:user-defined>
    <meta:user-defined meta:name="DCTERMS.W3CDTF/DCTERMS.available">2026-08-24</meta:user-defined>
    <meta:user-defined meta:name="DCTERMS.W3CDTF/OVERHEIDop.jaargang">2026</meta:user-defined>
    <meta:user-defined meta:name="OVERHEIDop.publicationIssue">398564</meta:user-defined>
    <meta:user-defined meta:name="OVERHEIDop.GmbID/DC.identifier">gmb-2026-398564</meta:user-defined>
    <meta:user-defined meta:name="OVERHEIDop.versieInformatie"/>
  </office:meta>
</office:document-meta>
</file>