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doorbreken van een wand in de woning - Rijksstraatweg 781, Wassenaar - Z/26/1135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500</text:p>
            <text:p text:style-name="common-al">Ontvangstdatum: 17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56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30</meta:user-defined>
    <meta:user-defined meta:name="DCTERMS.abstract">Gemeente Wassenaar - aangevraagde omgevingsvergunning: het doorbreken van een wand in de woning - Rijksstraatweg 781, Wassenaar - Z/26/113500</meta:user-defined>
    <dc:language>nl</dc:language>
    <meta:user-defined meta:name="OVERHEIDop.locatietype/OVERHEIDop.gebiedsmarkering">Adres</meta:user-defined>
    <meta:user-defined meta:name="DC.title">Gemeente Wassenaar - aangevraagde omgevingsvergunning: het doorbreken van een wand in de woning - Rijksstraatweg 781, Wassenaar - Z/26/113500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61</meta:user-defined>
    <meta:user-defined meta:name="OVERHEIDop.GmbID/DC.identifier">gmb-2026-398561</meta:user-defined>
    <meta:user-defined meta:name="OVERHEIDop.versieInformatie"/>
  </office:meta>
</office:document-meta>
</file>