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aangevraagde omgevingsvergunning: het kappen van een boom - Berkenlaan 2B, Wassenaar - Z/26/11349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3498</text:p>
            <text:p text:style-name="common-al">Ontvangstdatum: 17 augustus 2026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wassenaar.nl/digitaalinzien. Voor vragen kunt u bellen met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9856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6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6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629</meta:user-defined>
    <meta:user-defined meta:name="DCTERMS.abstract">Gemeente Wassenaar - aangevraagde omgevingsvergunning: het kappen van een boom - Berkenlaan 2B, Wassenaar - Z/26/113498</meta:user-defined>
    <dc:language>nl</dc:language>
    <meta:user-defined meta:name="OVERHEIDop.locatietype/OVERHEIDop.gebiedsmarkering">Adres</meta:user-defined>
    <meta:user-defined meta:name="DC.title">Gemeente Wassenaar - aangevraagde omgevingsvergunning: het kappen van een boom - Berkenlaan 2B, Wassenaar - Z/26/113498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560</meta:user-defined>
    <meta:user-defined meta:name="OVERHEIDop.GmbID/DC.identifier">gmb-2026-398560</meta:user-defined>
    <meta:user-defined meta:name="OVERHEIDop.versieInformatie"/>
  </office:meta>
</office:document-meta>
</file>