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het kappen van een conifeer - Deijlerweg 99, Wassenaar - Z/26/1134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442</text:p>
            <text:p text:style-name="common-al">Ontvangstdatum: 13 augustus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9855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5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5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627</meta:user-defined>
    <meta:user-defined meta:name="DCTERMS.abstract">Gemeente Wassenaar - aangevraagde omgevingsvergunning: het kappen van een conifeer - Deijlerweg 99, Wassenaar - Z/26/113442</meta:user-defined>
    <dc:language>nl</dc:language>
    <meta:user-defined meta:name="OVERHEIDop.locatietype/OVERHEIDop.gebiedsmarkering">Adres</meta:user-defined>
    <meta:user-defined meta:name="DC.title">Gemeente Wassenaar - aangevraagde omgevingsvergunning: het kappen van een conifeer - Deijlerweg 99, Wassenaar - Z/26/113442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55</meta:user-defined>
    <meta:user-defined meta:name="OVERHEIDop.GmbID/DC.identifier">gmb-2026-398555</meta:user-defined>
    <meta:user-defined meta:name="OVERHEIDop.versieInformatie"/>
  </office:meta>
</office:document-meta>
</file>