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Dorpsstraat 36 in Heerde: het exploiteren van een horecabedrijf Bij Lang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6 juli 2026 een exploitatievergunning heeft verleend voor het exploiteren van een horecabedrijf op het perceel Dorpsstraat 36 in Heerde (verzenddatum: 6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5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Bij Langenberg Dorpsstraat 36 Heerde</meta:user-defined>
    <dc:language>nl</dc:language>
    <meta:user-defined meta:name="OVERHEIDop.locatietype/OVERHEIDop.gebiedsmarkering">Adres</meta:user-defined>
    <meta:user-defined meta:name="DC.title">Verleende exploitatievergunning Dorpsstraat 36 in Heerde: het exploiteren van een horecabedrijf Bij Lang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554</meta:user-defined>
    <meta:user-defined meta:name="OVERHEIDop.GmbID/DC.identifier">gmb-2026-398554</meta:user-defined>
    <meta:user-defined meta:name="OVERHEIDop.versieInformatie"/>
  </office:meta>
</office:document-meta>
</file>