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bouwen van een stal en het aanleggen van een buitenrijbak tussen Bosschebaan en Steegschenhofscheweg, Velp, kadastraal GVE00 K 372,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bouwen van een stal en het aanleggen van een buitenrijbak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tussen Bosschebaan en Steegschenhofscheweg, Velp, kadastraal GVE00 K 372, Velp</text:p>
              </text:list-item>
              <text:list-item text:style-override="id1-3-2-1-1-2-4">
                <text:number>•</text:number>
                <text:p text:style-name="al">Zaaknummer: Z2026-00003529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85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529</meta:user-defined>
    <meta:user-defined meta:name="DCTERMS.abstract">Buiten behandeling laten aanvraag omgevingsvergunning voor het bouwen van een stal en het aanleggen van een buitenrijbak tussen Bosschebaan en Steegschenhofscheweg, Velp, kadastraal GVE00 K 372, Velp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uiten behandeling laten aanvraag omgevingsvergunning voor het bouwen van een stal en het aanleggen van een buitenrijbak tussen Bosschebaan en Steegschenhofscheweg, Velp, kadastraal GVE00 K 372, Vel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52</meta:user-defined>
    <meta:user-defined meta:name="OVERHEIDop.GmbID/DC.identifier">gmb-2026-398552</meta:user-defined>
    <meta:user-defined meta:name="OVERHEIDop.versieInformatie"/>
  </office:meta>
</office:document-meta>
</file>