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Churchill-laan 151-4 1078D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Besluit: </text:p>
            <text:p text:style-name="common-al">Besluit verzonden op: 20-08-2026</text:p>
            <text:p text:style-name="common-al">Zaakadres: Churchill-laan 151-4 1078DT Amsterdam</text:p>
            <text:p text:style-name="common-al">Zaaknummer: Z2026-02468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4681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55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4681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Besluit woonvormingsvergunning  Churchill-laan 151-4 1078DT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51</meta:user-defined>
    <meta:user-defined meta:name="OVERHEIDop.GmbID/DC.identifier">gmb-2026-398551</meta:user-defined>
    <meta:user-defined meta:name="OVERHEIDop.versieInformatie"/>
  </office:meta>
</office:document-meta>
</file>