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de pui aan de Over de Kelders 26, 8911 JG Leeuwarden (OV-2026-039337)</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vervangen van de pui aan de Over de Kelders 26, 8911 JG Leeuwarden. Bij ons geregistreerd onder kenmerk: OV-2026-039337.</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0-08-2026. De gemeente Leeuwarden neemt daarover waarschijnlijk voor 15-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854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337</meta:user-defined>
    <dc:language>nl</dc:language>
    <meta:user-defined meta:name="OVERHEIDop.locatietype/OVERHEIDop.gebiedsmarkering">Punt</meta:user-defined>
    <meta:user-defined meta:name="DC.title">Aanvraag omgevingsvergunning voor het vervangen van de pui aan de Over de Kelders 26, 8911 JG Leeuwarden (OV-2026-039337)</meta:user-defined>
    <meta:user-defined meta:name="DCTERMS.W3CDTF/DCTERMS.available">2026-08-24</meta:user-defined>
    <meta:user-defined meta:name="DCTERMS.W3CDTF/OVERHEIDop.jaargang">2026</meta:user-defined>
    <meta:user-defined meta:name="OVERHEIDop.publicationIssue">398549</meta:user-defined>
    <meta:user-defined meta:name="OVERHEIDop.GmbID/DC.identifier">gmb-2026-398549</meta:user-defined>
    <meta:user-defined meta:name="OVERHEIDop.versieInformatie"/>
  </office:meta>
</office:document-meta>
</file>