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gebreide procedure - Publicatie ontwerpbeschikking - maximaal 45 woon-zorgappartementen aan de Ecu te Dro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Kennisgeving terinzagelegging voornemen om een vergunning te</text:span>
          </text:p>
            <text:p text:style-name="tussenkopcur">
            <text:span text:style-name="nadrukvet">verlenen voor het realiseren van een woonzorgcomplex met maximaal 45</text:span>
          </text:p>
            <text:p text:style-name="tussenkopcur">
            <text:span text:style-name="nadrukvet">woon-zorgappartementen aan de Ecu te Dronten</text:span>
          </text:p>
            <text:p text:style-name="common-al">
            
          </text:p>
            <text:p text:style-name="common-al">De gemeente Dronten is van plan om een omgevingsvergunning</text:p>
            <text:p text:style-name="common-al">te verlenen. De vergunning is aangevraagd voor het realiseren van 45</text:p>
            <text:p text:style-name="common-al">woon-zorgappartementen in een woon-zorgcomplex aan de Ecu te Dronten,</text:p>
            <text:p text:style-name="common-al">kadastraal bekend als  DTN01-K-3536.</text:p>
            <text:p text:style-name="common-al">Burgemeester en wethouders van de gemeente Dronten maken</text:p>
            <text:p text:style-name="common-al">bekend dat zij het voornemen hebben om af te wijken van het <text:span text:style-name="nadrukcur">Omgevingsplan</text:span></text:p>
            <text:p text:style-name="common-al">
            <text:span text:style-name="nadrukcur">gemeente Dronten</text:span> voor het uitvoeren van een omgevingsplanactiviteit waarbij</text:p>
            <text:p text:style-name="common-al">het gebruik van gronden of bouwwerken in strijd is met het omgevingsplan (op</text:p>
            <text:p text:style-name="common-al">grond van artikel 5.1, eerst lid onder a van de Omgevingswet). Dit besluit gaat</text:p>
            <text:p text:style-name="common-al">dus over het vergunnen van een activiteit die niet past binnen het</text:p>
            <text:p text:style-name="common-al">Omgevingsplan. Er is daarom een ontwerpbesluit opgesteld voor een</text:p>
            <text:p text:style-name="common-al">omgevingsvergunning voor een zogenoemde Buitenplanse Omgevingsplan Activiteit</text:p>
            <text:p text:style-name="common-al">(BOPA) waarbij de uitgebreide procedure van toepassing is conform afdeling 3.4</text:p>
            <text:p text:style-name="common-al">van de Algemene wet bestuursrecht. Met de omgevingsvergunning wordt</text:p>
            <text:p text:style-name="common-al">het planologisch mogelijk gemaakt om maximaal 45 woon-zorgappartementen in één</text:p>
            <text:p text:style-name="common-al">appartementencomplex te bouwen aan de Ecu in Dronten.</text:p>
            <text:p text:style-name="common-al">
            
          </text:p>
            <text:p text:style-name="common-al">
            <text:span text:style-name="nadrukvet">Waarom publiceert de gemeente Dronten dit bericht?</text:span>
          </text:p>
            <text:p text:style-name="common-al">Een omgevingsvergunning wordt bij de gemeente Dronten</text:p>
            <text:p text:style-name="common-al">aangevraagd om toestemming te krijgen om iets te bouwen, verbouwen, slopen,</text:p>
            <text:p text:style-name="common-al">kappen of aan te leggen. Met dit bericht laat de gemeente Dronten u weten dat</text:p>
            <text:p text:style-name="common-al">er iets verandert in uw omgeving. U kunt hier nu op reageren. </text:p>
            <text:p text:style-name="common-al">
            
          </text:p>
            <text:p text:style-name="common-al">
            <text:span text:style-name="nadrukvet">Wilt u reageren op de vergunning die de gemeente Dronten</text:span>
          </text:p>
            <text:p text:style-name="common-al">
            <text:span text:style-name="nadrukvet">van plan is te verlenen?</text:span>
          </text:p>
            <text:p text:style-name="common-al">De vergunning die de gemeente van plan is te verlenen is</text:p>
            <text:p text:style-name="common-al">vastgelegd in het ontwerpbesluit. Het ontwerpbesluit en de bijbehorende stukken</text:p>
            <text:p text:style-name="common-al">liggen vanaf maandag 24 augustus 2026 voor een periode van 6 weken voor</text:p>
            <text:p text:style-name="common-al">eenieder ter inzage. In deze periode kunt u mondeling of schriftelijk reageren</text:p>
            <text:p text:style-name="common-al">op het ontwerpbesluit. Dit heet het indienen van een zienswijze. De gemeente</text:p>
            <text:p text:style-name="common-al">bekijkt alle reacties bij het nemen van een definitief besluit. Uw reactie op</text:p>
            <text:p text:style-name="common-al">het ontwerpbesluit is nodig om later te kunnen reageren op het definitieve</text:p>
            <text:p text:style-name="common-al">besluit. Schriftelijke reacties kunt u versturen naar de gemeenteraad</text:p>
            <text:p text:style-name="common-al">van de gemeente Dronten, t.a.v. team Ruimtelijke Ontwikkeling, Postbus 100,</text:p>
            <text:p text:style-name="common-al">8250 AC Dronten. U kunt geen zienswijze per e-mail indienen. U kunt ook een</text:p>
            <text:p text:style-name="common-al">mondelinge zienswijze indienen. Dit kan door een afspraak te maken met team</text:p>
            <text:p text:style-name="common-al">Ruimtelijke Ordening, tel: 14 0321 of door het contactformulier op de website</text:p>
            <text:p text:style-name="common-al">in te vullen. De documenten die ter inzage liggen kunt u bekijken in het</text:p>
            <text:p text:style-name="common-al">Huis van de gemeente Dronten. Hier moet u een afspraak voor maken met team</text:p>
            <text:p text:style-name="common-al">Ruimtelijke Ordening, tel 14 0321 of door het contactformulier op de website in</text:p>
            <text:p text:style-name="common-al">te vullen. </text:p>
            <text:p text:style-name="common-al">
            
          </text:p>
            <text:p text:style-name="common-al">Deze kennisgeving is ook te vinden op <text:a xlink:href="http://www.omgevingswet.overheid.nl/regels-op-de-kaart" xlink:type="simple">www.omgevingswet.overheid.nl/regels-op-de-kaart</text:a></text:p>
            <text:p text:style-name="last-al">als u zoekt met het kadastraal nummer DTN01-K-3536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39854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ronten</meta:user-defined>
    <meta:user-defined meta:name="OVERHEID.Informatietype/DC.type">officiële publicatie</meta:user-defined>
    <meta:user-defined meta:name="OVERHEID.Gemeente/DCTERMS.publisher">Dronten</meta:user-defined>
    <meta:user-defined meta:name="OVERHEID.Gemeente/OVERHEID.authority">Dront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05624</meta:user-defined>
    <meta:user-defined meta:name="DCTERMS.abstract">Kennisgeving terinzagelegging voornemen om een vergunning te verlenen voor het realiseren van een woon-zorgcomplex met maximaal 45 woon-zorgappartementen aan de Ecu te Dronten</meta:user-defined>
    <dc:language>nl</dc:language>
    <meta:user-defined meta:name="OVERHEIDop.locatietype/OVERHEIDop.gebiedsmarkering">Perceel</meta:user-defined>
    <meta:user-defined meta:name="DC.title">Uitgebreide procedure - Publicatie ontwerpbeschikking - maximaal 45 woon-zorgappartementen aan de Ecu te Dron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48</meta:user-defined>
    <meta:user-defined meta:name="OVERHEIDop.GmbID/DC.identifier">gmb-2026-398548</meta:user-defined>
    <meta:user-defined meta:name="OVERHEIDop.versieInformatie"/>
  </office:meta>
</office:document-meta>
</file>