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erengracht 579A 1017C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 verbouwen van de woning</text:p>
            <text:p text:style-name="common-al">Besluit: verleend</text:p>
            <text:p text:style-name="common-al">Besluit verzonden op: 18-08-2026</text:p>
            <text:p text:style-name="common-al">Zaakadres: Herengracht 579A 1017CD Amsterdam</text:p>
            <text:p text:style-name="common-al">Zaaknummer: Z2026-017453</text:p>
            <text:p text:style-name="common-al">DSO-nummer: 202604200044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745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5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453</meta:user-defined>
    <meta:user-defined meta:name="DCTERMS.abstract">intern verbouwe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Herengracht 579A 1017CD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46</meta:user-defined>
    <meta:user-defined meta:name="OVERHEIDop.GmbID/DC.identifier">gmb-2026-398546</meta:user-defined>
    <meta:user-defined meta:name="OVERHEIDop.versieInformatie"/>
  </office:meta>
</office:document-meta>
</file>