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Sint Walburgstraat 8 a, 9712 HX Groningen, Sint Walburgstraat 8, 9712 HX Groningen, Verzoeklocatie 20260727002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27-07-2026 een melding sloopwerkzaamheden ontvangen voor het verwijderen van asbest aan Sint Walburgstraat 8a  te Groningen Sint Walburgstraat 8  te Groningen  Verzoeklocatie 2026072700215 , dossiernummer GRN-00038944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9854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4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4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sloopwerkzaamheden, het verwijderen van asbest, Sint Walburgstraat 8 a, 9712 HX Groningen, Sint Walburgstraat 8, 9712 HX Groningen, Verzoeklocatie 2026072700215</meta:user-defined>
    <meta:user-defined meta:name="OVERHEIDop.datumEindeReactietermijn">2026-10-01</meta:user-defined>
    <meta:user-defined meta:name="OVERHEIDop.terinzageleggingBG">https://groningen.lokalebekendmakingen.nl/case/1:9822:31215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43</meta:user-defined>
    <meta:user-defined meta:name="OVERHEIDop.GmbID/DC.identifier">gmb-2026-398543</meta:user-defined>
    <meta:user-defined meta:name="OVERHEIDop.versieInformatie"/>
  </office:meta>
</office:document-meta>
</file>