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Dorpsstraat 28 in Heerde: het exploiteren van een horecabedrijf Wilma’s Snackb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Dorpsstraat 28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common-al"/>
            <text:p text:style-name="last-al">
            <text:span text:style-name="nadrukvet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5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Wilma's Snackbar Dorpsstraat 28 Heerde</meta:user-defined>
    <dc:language>nl</dc:language>
    <meta:user-defined meta:name="OVERHEIDop.locatietype/OVERHEIDop.gebiedsmarkering">Adres</meta:user-defined>
    <meta:user-defined meta:name="DC.title">Verleende exploitatievergunning Dorpsstraat 28 in Heerde: het exploiteren van een horecabedrijf Wilma’s Snackb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541</meta:user-defined>
    <meta:user-defined meta:name="OVERHEIDop.GmbID/DC.identifier">gmb-2026-398541</meta:user-defined>
    <meta:user-defined meta:name="OVERHEIDop.versieInformatie"/>
  </office:meta>
</office:document-meta>
</file>