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 in verband met het houden van een buurt BBQ in Oisterwijk op 11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verband met het houden van een buurt BBQ in Oisterwijk , is afgesloten voor alle verkeer behalve voetgangers: </text:p>
            <text:p text:style-name="common-al">• Dr. Bolsiuslaan </text:p>
            <text:p text:style-name="last-al">op 11 oktober 2026 van 13.00 uur tot 21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9853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3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DC.title">Tijdelijke verkeersmaatregel in verband met het houden van een buurt BBQ in Oisterwijk op 11 oktober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538</meta:user-defined>
    <meta:user-defined meta:name="OVERHEIDop.GmbID/DC.identifier">gmb-2026-398538</meta:user-defined>
    <meta:user-defined meta:name="OVERHEIDop.versieInformatie"/>
  </office:meta>
</office:document-meta>
</file>