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een Kwaremont MTB tocht op 4 oktober 2026 aan Groot Terkooijen, t.h.v. 't Nekkermenneke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0-08-2026 een vergunning APV-Bijzondere wet verleend. De gemeente geeft hiermee toestemming voor het organiseren van een Kwaremont MTB tocht op 4 oktober 2026 aan Groot Terkooijen, t.h.v. 't Nekkermenneke te Bladel. Het kenmerk van de gemeente voor deze zaak is ZBLA2026-00139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85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90</meta:user-defined>
    <meta:user-defined meta:name="DCTERMS.abstract">organiseren van een Kwaremont MTB tocht op 4 oktober 2026</meta:user-defined>
    <dc:language>nl</dc:language>
    <meta:user-defined meta:name="OVERHEIDop.locatietype/OVERHEIDop.gebiedsmarkering">Punt</meta:user-defined>
    <meta:user-defined meta:name="DC.title">Vergunning voor het organiseren van een Kwaremont MTB tocht op 4 oktober 2026 aan Groot Terkooijen, t.h.v. 't Nekkermenneke te Bladel</meta:user-defined>
    <meta:user-defined meta:name="DCTERMS.W3CDTF/DCTERMS.available">2026-08-24</meta:user-defined>
    <meta:user-defined meta:name="DCTERMS.W3CDTF/OVERHEIDop.jaargang">2026</meta:user-defined>
    <meta:user-defined meta:name="OVERHEIDop.publicationIssue">398535</meta:user-defined>
    <meta:user-defined meta:name="OVERHEIDop.GmbID/DC.identifier">gmb-2026-398535</meta:user-defined>
    <meta:user-defined meta:name="OVERHEIDop.versieInformatie"/>
  </office:meta>
</office:document-meta>
</file>