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157, het plaatsen van een dakdoorvoer i.v.m. plaatsen cv-ketel Gravenallee 10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-07-2026 16:53 hebben wij een aanvraag Omgevingsvergunning enkelvoudig (regulier) ontvangen. De aanvraag heeft betrekking op de onderde(e)l(en):</text:p>
            <text:p text:style-name="common-al"/>
            <text:p text:style-name="common-al">Monumen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85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75157</meta:user-defined>
    <meta:user-defined meta:name="DCTERMS.abstract">het plaatsen van een dakddoorvoer i.v.m. plaatsen cv-ketel Gravenallee 10 te Alme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diende aanvraag reguliere omgevingsvergunning, zaaknummer Z/26/275157, het plaatsen van een dakdoorvoer i.v.m. plaatsen cv-ketel Gravenallee 10 te Almelo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31</meta:user-defined>
    <meta:user-defined meta:name="OVERHEIDop.GmbID/DC.identifier">gmb-2026-398531</meta:user-defined>
    <meta:user-defined meta:name="OVERHEIDop.versieInformatie"/>
  </office:meta>
</office:document-meta>
</file>