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st omgevingsvergunning, het aanleggen van betonfietspad Hege Bulten, wijziging op een verleende vergunning, kadastraal DG00 D 3697, DG00 D 299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chtkarspelen heeft een omgevingsvergunning ontvangen voor het aanleggen van betonfietspad Hege Bulten, wijziging op een verleende vergunning, kadastraal DG00 D 3697, DG00 D 2990</text:p>
            <text:p text:style-name="common-al">Zaaknummer: Z2026-001224</text:p>
            <text:p text:style-name="common-al">Zaakadres: kadastraal DG00 D 3697, DG00 D 2990</text:p>
            <text:p text:style-name="common-al">Omschrijving: het aanleggen van betonfietspad Hege Bulten, wijziging op een verleende vergunning</text:p>
            <text:p text:style-name="last-al">Datum ontvangst: 18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39852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2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2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meta:user-defined meta:name="OVERHEIDop.referentienummer">Z2026-001224</meta:user-defined>
    <meta:user-defined meta:name="DCTERMS.abstract">het aanleggen van betonfietspad Hege Bulten, wijziging op een verleende vergun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Achtkarspelen - ontvangst omgevingsvergunning, het aanleggen van betonfietspad Hege Bulten, wijziging op een verleende vergunning, kadastraal DG00 D 3697, DG00 D 2990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27</meta:user-defined>
    <meta:user-defined meta:name="OVERHEIDop.GmbID/DC.identifier">gmb-2026-398527</meta:user-defined>
    <meta:user-defined meta:name="OVERHEIDop.versieInformatie"/>
  </office:meta>
</office:document-meta>
</file>