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Zwolseweg 75 in Heerde: het exploiteren van een horecabedrijf Fusionrestaurant Pan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 juli 2026 een exploitatievergunning heeft verleend voor het exploiteren van een horecabedrijf op het perceel Zwolseweg 75 in Heerde (verzenddatum: 2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5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Fusionrestaurant Panda Zwolseweg 75 Heerde</meta:user-defined>
    <dc:language>nl</dc:language>
    <meta:user-defined meta:name="OVERHEIDop.locatietype/OVERHEIDop.gebiedsmarkering">Adres</meta:user-defined>
    <meta:user-defined meta:name="DC.title">Verleende exploitatievergunning Zwolseweg 75 in Heerde: het exploiteren van een horecabedrijf Fusionrestaurant Pand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524</meta:user-defined>
    <meta:user-defined meta:name="OVERHEIDop.GmbID/DC.identifier">gmb-2026-398524</meta:user-defined>
    <meta:user-defined meta:name="OVERHEIDop.versieInformatie"/>
  </office:meta>
</office:document-meta>
</file>