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bouwen en uitbreiden van de woning aan Officiersweg 49, 8162EB Epe (144059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verbouwen en uitbreiden van de woning aan Officiersweg 49, 8162EB Epe. </text:p>
            <text:p text:style-name="common-al">Datum aanvraag: 19-08-2026</text:p>
            <text:p text:style-name="common-al">Zaaknummer: 1440592</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85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709</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verbouwen en uitbreiden van de woning aan Officiersweg 49, 8162EB Epe (1440592)</meta:user-defined>
    <meta:user-defined meta:name="DCTERMS.W3CDTF/DCTERMS.available">2026-08-24</meta:user-defined>
    <meta:user-defined meta:name="DCTERMS.W3CDTF/OVERHEIDop.jaargang">2026</meta:user-defined>
    <meta:user-defined meta:name="OVERHEIDop.publicationIssue">398521</meta:user-defined>
    <meta:user-defined meta:name="OVERHEIDop.GmbID/DC.identifier">gmb-2026-398521</meta:user-defined>
    <meta:user-defined meta:name="OVERHEIDop.versieInformatie"/>
  </office:meta>
</office:document-meta>
</file>