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40600230, Wethouder Sonneveldhof 23, 2645 BP Delfg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Plaatsen warmtepomp</text:p>
            <text:p text:style-name="common-al">DSO-Verzoeknummer: 2026040600230</text:p>
            <text:p text:style-name="common-al">Locatie: Wethouder Sonneveldhof 23, 2645 BP Delfgauw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Datum besluit: 20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40600230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985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8950</meta:user-defined>
    <meta:user-defined meta:name="DCTERMS.abstract">Plaatsen warmtepom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40600230, Wethouder Sonneveldhof 23, 2645 BP Delfgauw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18</meta:user-defined>
    <meta:user-defined meta:name="OVERHEIDop.GmbID/DC.identifier">gmb-2026-398518</meta:user-defined>
    <meta:user-defined meta:name="OVERHEIDop.versieInformatie"/>
  </office:meta>
</office:document-meta>
</file>