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Stationsstraat 28 in Heerde: het exploiteren van een horecabedrijf Café-bar ’t Stati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erde maakt bekend dat hij op 2 juli 2026 een exploitatievergunning heeft verleend voor het exploiteren van een horecabedrijf op het perceel Stationsstraat 28 in Heerde (verzenddatum: 2 juli 2026).</text:p>
            <text:p text:style-name="common-al"/>
            <text:p text:style-name="common-al">Bent u het niet eens met onze beslissing? Dan kunt u bezwaar maken. Wij bekijken de zaak dan opnieuw. Wij moeten uw bezwaarschrift binnen zes weken hebben na publicatiedatum. In het bezwaarschrift staan: de datum, uw naam en adres, uw handtekening, met welk besluit u het niet eens bent en waarom. Voor meer informatie: <text:a xlink:href="http://www.heerde.nl/bezwaar" xlink:type="simple">www.heerde.nl/bezwaar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851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Exploitatievergunning Café-bar 't Station Stationsstraat 28 Heerde</meta:user-defined>
    <dc:language>nl</dc:language>
    <meta:user-defined meta:name="OVERHEIDop.locatietype/OVERHEIDop.gebiedsmarkering">Adres</meta:user-defined>
    <meta:user-defined meta:name="DC.title">Verleende exploitatievergunning Stationsstraat 28 in Heerde: het exploiteren van een horecabedrijf Café-bar ’t Statio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511</meta:user-defined>
    <meta:user-defined meta:name="OVERHEIDop.GmbID/DC.identifier">gmb-2026-398511</meta:user-defined>
    <meta:user-defined meta:name="OVERHEIDop.versieInformatie"/>
  </office:meta>
</office:document-meta>
</file>