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geweigerd Hogeweg 38-3 1098CD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van een dakopbouw met een dakterras aan de voor- en achter zijde</text:p>
            <text:p text:style-name="common-al">Besluit: geweigerd</text:p>
            <text:p text:style-name="common-al">Besluit verzonden op: 20-08-2026</text:p>
            <text:p text:style-name="common-al">Zaakadres: Hogeweg 38-3 1098CD Amsterdam</text:p>
            <text:p text:style-name="common-al">Zaaknummer: Z2026-029509</text:p>
            <text:p text:style-name="common-al">DSO-nummer: 2026070500062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Procesuitvoering.sdo@amsterdam.nl?Subject=Dossiernummer Z2026-029509" xlink:type="simple">VTH.Procesuitvoering.sdo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0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8506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50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50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9509</meta:user-defined>
    <meta:user-defined meta:name="DCTERMS.abstract">plaatsen van een dakopbouw met een dakterras aan de voor- en achter zijde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geweigerd Hogeweg 38-3 1098CD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506</meta:user-defined>
    <meta:user-defined meta:name="OVERHEIDop.GmbID/DC.identifier">gmb-2026-398506</meta:user-defined>
    <meta:user-defined meta:name="OVERHEIDop.versieInformatie"/>
  </office:meta>
</office:document-meta>
</file>